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1" text:outline-level="1"/>
      <text:h text:style-name="Heading_20_1" text:outline-level="1"><text:bookmark text:name="collectif:compte-rendu:2013-11-05"/><text:bookmark-start text:name="__RefHeading___compte_rendu_du_collectif_du_7_novembre_1"/><text:bookmark-start text:name="compte_rendu_du_collectif_du_7_novembre"/>Compte rendu du collectif du 7 novembre<text:bookmark-end text:name="__RefHeading___compte_rendu_du_collectif_du_7_novembre_1"/><text:bookmark-end text:name="compte_rendu_du_collectif_du_7_novembre"/></text:h>
      <text:p text:style-name="Text_20_body">Présents : Virginie, Philippe, Adrien, Marine, Vivien, Pauline, Etienne, Joël, Aurélien, Laurent, Christophe, Maud, Patrick, Magali, Marie, Vincent, Marine, Florence</text:p>
      <text:h text:style-name="Heading_20_2" text:outline-level="2"><text:bookmark-start text:name="__RefHeading___les_initiatives_passees_2"/><text:bookmark-start text:name="les_initiatives_passees"/>les initiatives passees<text:bookmark-end text:name="__RefHeading___les_initiatives_passees_2"/><text:bookmark-end text:name="les_initiatives_passees"/></text:h>
      <text:h text:style-name="Heading_20_1" text:outline-level="1"><text:bookmark-start text:name="__RefHeading___sorties_3"/><text:bookmark-start text:name="sorties"/>Sorties<text:bookmark-end text:name="__RefHeading___sorties_3"/><text:bookmark-end text:name="sorties"/></text:h>
      <text:list text:style-name="List_20_1" text:continue-numbering="false">
        <text:list-item>
          <text:p text:style-name="List_20_1_Content_First"> deux sorties bus avec les autres clubs FSGT parisiens: </text:p>
        </text:list-item>
        <text:list-item>
          <text:p text:style-name="List_20_1_Content"> 15 septembre 2013 : « opération nettoyage » dans la forêt de fontainebleau.</text:p>
        </text:list-item>
        <text:list-item>
          <text:p text:style-name="List_20_1_Content"> 13 octobre 2013 : initiation ……. heu là j’ai dû louper un truc !</text:p>
        </text:list-item>
        <text:list-item>
          <text:p text:style-name="List_20_1_Content"> Initiation TA a Annot</text:p>
        </text:list-item>
        <text:list-item>
          <text:p text:style-name="List_20_1_Content_Last"> WE autonome dans les Dentelles</text:p>
        </text:list-item>
      </text:list>
      <text:h text:style-name="Heading_20_1" text:outline-level="1"><text:bookmark-start text:name="__RefHeading___collectif_festif_17_octobre_chez_mourad_4"/><text:bookmark-start text:name="collectif_festif_17_octobre_chez_mourad"/>Collectif festif 17 octobre chez mourad<text:bookmark-end text:name="__RefHeading___collectif_festif_17_octobre_chez_mourad_4"/><text:bookmark-end text:name="collectif_festif_17_octobre_chez_mourad"/></text:h>
      <text:p text:style-name="Text_20_body">Du monde est venu, et plusieurs petits groupes se sont constitué autour d’initiatives à venir, notamment ski-rando. Suite à cette rencontre appréciée pour sa convivialité, il est décidé qu’un autre « collectif festif » sera organisé mi-décembre 2013. Une date est à poser. </text:p>
      <text:h text:style-name="Heading_20_1" text:outline-level="1"><text:bookmark-start text:name="__RefHeading___passeport_initiation_5"/><text:bookmark-start text:name="passeport_initiation"/>Passeport « initiation "<text:bookmark-end text:name="__RefHeading___passeport_initiation_5"/><text:bookmark-end text:name="passeport_initiation"/></text:h>
      <text:list text:style-name="List_20_1" text:continue-numbering="false">
        <text:list-item>
          <text:p text:style-name="List_20_1_Content_First"> Retour plutôt positif, l’outil du passeport semble avoir été utile comme support à une meilleure évaluation, du point de vue des référents comme de celui des nouveaux 	adhérents. </text:p>
        </text:list-item>
        <text:list-item>
          <text:p text:style-name="List_20_1_Content_Last"> Pour les adhérents débutants, il semble que pratiquer « en moulinette » sur ce temps 	d’initiation serait plus rassurant, du moins dans les premiers temps : un accueil particulier reste à améliorer, même si des séances de rattrapage ont pu être organisé en ce sens</text:p>
        </text:list-item>
      </text:list>
      <text:h text:style-name="Heading_20_2" text:outline-level="2"><text:bookmark-start text:name="__RefHeading___les_initiatives_a_venir_6"/><text:bookmark-start text:name="les_initiatives_a_venir"/>Les initiatives à venir<text:bookmark-end text:name="__RefHeading___les_initiatives_a_venir_6"/><text:bookmark-end text:name="les_initiatives_a_venir"/></text:h>
      <text:h text:style-name="Heading_20_1" text:outline-level="1"><text:bookmark-start text:name="__RefHeading___theleton_7"/><text:bookmark-start text:name="theleton"/>Theleton<text:bookmark-end text:name="__RefHeading___theleton_7"/><text:bookmark-end text:name="theleton"/></text:h>
      <text:list text:style-name="List_20_1" text:continue-numbering="false">
        <text:list-item>
          <text:p text:style-name="LastListParagraph_List_20_1_Content_First"> Cette initiative aura lieu dans la soirée du vendredi 6 au samedi 7 décembre 2013 au gymnase. Elles est organisee par Marie et Vivien. Si vous êtes interesses n'hesitez pas a les contacter.</text:p>
        </text:list-item>
      </text:list>
      <text:h text:style-name="Heading_20_1" text:outline-level="1"><text:bookmark-start text:name="__RefHeading___organisation_d_un_premier_sejour_autonome_ski-rando_aux_aravis_8"/><text:bookmark-start text:name="organisation_d_un_premier_sejour_autonome_ski-rando_aux_aravis"/>Organisation d’un premier séjour autonome « Ski-rando » aux Aravis<text:bookmark-end text:name="__RefHeading___organisation_d_un_premier_sejour_autonome_ski-rando_aux_aravis_8"/><text:bookmark-end text:name="organisation_d_un_premier_sejour_autonome_ski-rando_aux_aravis"/></text:h>
      <text:list text:style-name="List_20_1" text:continue-numbering="false">
        <text:list-item>
          <text:p text:style-name="List_20_1_Content_First"> A saluer !</text:p>
        </text:list-item>
        <text:list-item>
          <text:p text:style-name="List_20_1_Content"> Du 23 au 27 janvier 2014 : </text:p>
          <text:list text:style-name="List_20_1">
            <text:list-item>
              <text:p text:style-name="List_20_1_Content"> Séjour ouvert a 9 personnes « autonomes ». </text:p>
            </text:list-item>
            <text:list-item>
              <text:p text:style-name="List_20_1_Content_Last"> Cf. affiche, bientôt disponible sur le site ROC 14 et à coller sur le tableau d’informations dans le gymnase. Une réunion va avoir lieu avec les personnes intéressées. Contact : Bertrand MEYER</text:p>
            </text:list-item>
          </text:list>
        </text:list-item>
      </text:list>
      <text:h text:style-name="Heading_20_1" text:outline-level="1"><text:bookmark-start text:name="__RefHeading___week-end_demontage_des_voies_9"/><text:bookmark-start text:name="week-end_demontage_des_voies"/>Week-End « démontage des voies »<text:bookmark-end text:name="__RefHeading___week-end_demontage_des_voies_9"/><text:bookmark-end text:name="week-end_demontage_des_voies"/></text:h>
      <text:list text:style-name="List_20_1" text:continue-numbering="false">
        <text:list-item>
          <text:p text:style-name="List_20_1_Content_First"> Le 30 novembre 2013 de 14 heures à 20 heures.  </text:p>
          <text:list text:style-name="List_20_1">
            <text:list-item>
              <text:p text:style-name="List_20_1_Content"> 30/40 voies présélectionnées devraient être démontées et remplacées. </text:p>
            </text:list-item>
            <text:list-item>
              <text:p text:style-name="List_20_1_Content_Last"> Achat de nouvelles prises : pour remplacer d’une part et se constituer du stock. </text:p>
            </text:list-item>
          </text:list>
        </text:list-item>
      </text:list>
      <text:p text:style-name="Text_20_body">(9C + et « je grimpe ») Commande en cours. </text:p>
      <text:h text:style-name="Heading_20_1" text:outline-level="1"><text:bookmark-start text:name="__RefHeading___week-end_ouverture_des_voies_10"/><text:bookmark-start text:name="week-end_ouverture_des_voies"/>Week-End « ouverture des voies »<text:bookmark-end text:name="__RefHeading___week-end_ouverture_des_voies_10"/><text:bookmark-end text:name="week-end_ouverture_des_voies"/></text:h>
      <text:list text:style-name="List_20_1" text:continue-numbering="false">
        <text:list-item>
          <text:p text:style-name="List_20_1_Content_First"> Samedi 14 et  dimanche 15 décembre 2013. </text:p>
          <text:list text:style-name="List_20_1">
            <text:list-item>
              <text:p text:style-name="List_20_1_Content_Last"> Pour imaginer et  ouvrir une voie, il est nécessaire d’avoir quelques notions, quelques futurs « ouvreurs » pourraient être formés. </text:p>
            </text:list-item>
          </text:list>
        </text:list-item>
      </text:list>
      <text:h text:style-name="Heading_20_1" text:outline-level="1"><text:bookmark-start text:name="__RefHeading___prise_d_or_11"/><text:bookmark-start text:name="prise_d_or"/>Prise d'or<text:bookmark-end text:name="__RefHeading___prise_d_or_11"/><text:bookmark-end text:name="prise_d_or"/></text:h>
      <text:list text:style-name="List_20_1" text:continue-numbering="false">
        <text:list-item>
          <text:p text:style-name="List_20_1_Content_First"> Rencontres amicales entre clubs d’escalade parisiens et Ile de France </text:p>
          <text:list text:style-name="List_20_1">
            <text:list-item>
              <text:p text:style-name="List_20_1_Content"> Elles auront lieu sur les mois de janvier à  février 2014 :	</text:p>
            </text:list-item>
            <text:list-item>
              <text:p text:style-name="List_20_1_Content"> Manifestation adulte : le 18 janvier 2014 Etienne</text:p>
            </text:list-item>
            <text:list-item>
              <text:p text:style-name="List_20_1_Content"> Manifestation Enfant : le 8 février 2014 Philippe</text:p>
            </text:list-item>
            <text:list-item>
              <text:p text:style-name="List_20_1_Content_Last"> Manifestation Adolescents : date à déterminer Laurent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Se pose la question d’un nombre limité de personnes accueillies à la journée, compte tenu de l’affluence de l’année dernière notamment pour la prise d'or enfant. Si vous voulez participer a l'organisation, n'hesitez pas à contacter les personnes concernees.</text:p>
        </text:list-item>
      </text:list>
      <text:h text:style-name="Heading_20_1" text:outline-level="1"><text:bookmark-start text:name="__RefHeading___formation_premiers_secours_12"/><text:bookmark-start text:name="formation_premiers_secours"/>Formation « premiers secours »<text:bookmark-end text:name="__RefHeading___formation_premiers_secours_12"/><text:bookmark-end text:name="formation_premiers_secours"/></text:h>
      <text:list text:style-name="List_20_1" text:continue-numbering="false">
        <text:list-item>
          <text:p text:style-name="List_20_1_Content_First"> à organiser avant la fin de l’année. Contacter Marine.</text:p>
          <text:list text:style-name="List_20_1">
            <text:list-item>
              <text:p text:style-name="List_20_1_Content"> Formation AFPS organisée par la Croix Rouge du 14ème arrondissement de Paris. </text:p>
            </text:list-item>
            <text:list-item>
              <text:p text:style-name="List_20_1_Content"> Financée à 100% pour ceux qui vont passer le SAE avec ROC 14. </text:p>
            </text:list-item>
            <text:list-item>
              <text:p text:style-name="List_20_1_Content_Last"> Financée à 50% pour les autres. </text:p>
            </text:list-item>
          </text:list>
        </text:list-item>
      </text:list>
      <text:h text:style-name="Heading_20_1" text:outline-level="1"><text:bookmark-start text:name="__RefHeading___co-voiturage_et_prochaines_sorties_a_fontainebleau_13"/><text:bookmark-start text:name="co-voiturage_et_prochaines_sorties_a_fontainebleau"/>Co-voiturage et prochaines sorties à Fontainebleau<text:bookmark-end text:name="__RefHeading___co-voiturage_et_prochaines_sorties_a_fontainebleau_13"/><text:bookmark-end text:name="co-voiturage_et_prochaines_sorties_a_fontainebleau"/></text:h>
      <text:list text:style-name="List_20_1" text:continue-numbering="false">
        <text:list-item>
          <text:p text:style-name="List_20_1_Content_First"> Dimanche 17 novembre 2013 : S’adresser à Magali pour organisation. Cf tableau et site.</text:p>
        </text:list-item>
        <text:list-item>
          <text:p text:style-name="List_20_1_Content_Last"> Dimanche 24 novembre 2013 :  A organiser. </text:p>
        </text:list-item>
      </text:list>
      <text:h text:style-name="Heading_20_2" text:outline-level="2"><text:bookmark-start text:name="__RefHeading___organisation_interne_de_roc_14_et_poles_d_activites_14"/><text:bookmark-start text:name="organisation_interne_de_roc_14_et_poles_d_activites"/>ORGANISATION INTERNE DE ROC 14  ET  POLES D’ACTIVITES<text:bookmark-end text:name="__RefHeading___organisation_interne_de_roc_14_et_poles_d_activites_14"/><text:bookmark-end text:name="organisation_interne_de_roc_14_et_poles_d_activites"/></text:h>
      <text:list text:style-name="List_20_1" text:continue-numbering="false">
        <text:list-item>
          <text:p text:style-name="List_20_1_Content_First"> Différents pôles d’activité sont listés : Webmestre, communication interne, accueil et formations, relation FSGT, SAE, matériel, pan, créneau midi, référents, séances 	progression, sorties, initiatives, montagne, créneaux enfants – adolescents – famille, 	formations falaises – TA- grandes voies. </text:p>
        </text:list-item>
        <text:list-item>
          <text:p text:style-name="List_20_1_Content"> Renouveler le listing de ROC 14. </text:p>
        </text:list-item>
        <text:list-item>
          <text:p text:style-name="List_20_1_Content_Last"> Prochaine AG et renouvellement de membres du bureau. </text:p>
        </text:list-item>
      </text:list>
      <text:list text:style-name="List_20_1" text:continue-numbering="false">
        <text:list-item>
          <text:p text:style-name="List_20_1_Content_First"> Il est discuté de l’envie des membres de ROC 14 d’ouvrir le collectif afin de pouvoir faciliter, soutenir et mettre en place toute initiative, qu’elle soit déjà existante ou en devenir.</text:p>
        </text:list-item>
        <text:list-item>
          <text:p text:style-name="List_20_1_Content_Last"> Des responsables pour chaque pôle sont nommés avec un appel à contribution envers tous les adhérents est lancé : Allez voir sur le site ou sur le panneau d’affichage 	pour plus d’infos et n’hésitez pas à en discuter !</text:p>
        </text:list-item>
      </text:list>
      <text:h text:style-name="Heading_20_3" text:outline-level="3"><text:bookmark-start text:name="__RefHeading___prochain_collectif_15"/><text:bookmark-start text:name="prochain_collectif"/>Prochain collectif<text:bookmark-end text:name="__RefHeading___prochain_collectif_15"/><text:bookmark-end text:name="prochain_collectif"/></text:h>
      <text:p text:style-name="Text_20_body"> * jeudi 5 décembre 2013, 20 H salle au premier étage du gymnase.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0.4925in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in" fo:margin-bottom="0.0835in" style:shadow="none"/>
      <style:text-properties fo:font-style="normal" fo:font-size="10pt"/>
    </style:style>
    <style:style style:name="Heading" style:parent-style-name="Standard" style:class="text" style:next-style-name="Text_20_body" style:family="paragraph">
      <style:paragraph-properties fo:margin-top="0.1665in" fo:margin-bottom="0.0835in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paragraph-properties fo:text-align="center" style:justify-single-word="false" fo:margin-top="0in" fo:margin-bottom="0.0799in"/>
      <style:text-properties fo:font-style="normal"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bold" style:font-weight-asian="bold" style:font-weight-complex="bold" fo:font-size="16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style="normal" fo:font-weight="bold" style:font-weight-asian="bold" style:font-weight-complex="bold" fo:font-size="13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 style:text-underline-style="solid" style:text-underline-width="auto" style:text-underline-color="font-color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bold" style:font-weight-asian="bold" style:font-weight-complex="bold" fo:font-size="11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  <style:text-properties fo:font-size="10pt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/>
      <style:text-properties fo:font-weight="bold" style:font-weight-asian="bold" style:font-weight-complex="bold" fo:font-size="10pt"/>
    </style:style>
    <style:style style:name="Caption" style:parent-style-name="Standard" style:class="extra" style:family="paragraph">
      <style:paragraph-properties fo:margin-top="0.0835in" fo:margin-bottom="0.0835in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in" style:auto-text-indent="false" fo:margin-top="0in" fo:margin-right="0.3937in" fo:margin-bottom="0.1965in" fo:margin-left="0.3937in"/>
    </style:style>
    <style:style style:name="Preformatted_20_Text" style:display-name="Preformatted Text" style:parent-style-name="Standard" style:class="html" style:family="paragraph">
      <style:paragraph-properties fo:margin-top="0in" fo:margin-bottom="0.0783in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193in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193in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in" fo:margin-bottom="0.1965in" fo:border-top="none" fo:border-right="none" fo:border-bottom="1.11pt double #808080" fo:border-left="none" style:border-line-width-bottom="0.0008in 0.0138in 0.0008in" fo:padding="0in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1965in" style:auto-text-indent="false" fo:margin-right="0in" fo:margin-left="0.1965in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/>
    </style:style>
    <style:style style:name="Strong_20_Emphasis" style:display-name="Strong Emphasis" style:family="text">
      <style:text-properties fo:font-weight="bold"/>
    </style:style>
    <style:style style:name="Source_20_Text" style:display-name="Source Text" style:family="text">
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in" style:auto-text-indent="false" fo:margin-top="0.0984in" fo:margin-right="0in" fo:margin-bottom="0.0984in" fo:margin-left="0.3937in" fo:border-top="none" fo:border-right="none" fo:border-bottom="none" fo:border-left="4.99pt solid #c0c0c0" fo:padding="0.1965in"/>
    </style:style>
    <style:style style:name="Quotation_20_2" style:display-name="Quotation 2" style:parent-style-name="Standard" style:family="paragraph">
      <style:paragraph-properties fo:text-indent="0in" style:auto-text-indent="false" fo:margin-top="0.0984in" fo:margin-right="0in" fo:margin-bottom="0.0984in" fo:margin-left="0.7874in" fo:border-top="none" fo:border-right="none" fo:border-bottom="none" fo:border-left="4.99pt solid #9966cc" fo:padding="0.1965in"/>
    </style:style>
    <style:style style:name="Quotation_20_3" style:display-name="Quotation 3" style:parent-style-name="Standard" style:family="paragraph">
      <style:paragraph-properties fo:text-indent="0in" style:auto-text-indent="false" fo:margin-top="0.0984in" fo:margin-right="0in" fo:margin-bottom="0.0984in" fo:margin-left="1.1811in" fo:border-top="none" fo:border-right="none" fo:border-bottom="none" fo:border-left="4.99pt solid #c5000b" fo:padding="0.1965in"/>
    </style:style>
    <style:style style:name="Quotation_20_4" style:display-name="Quotation 4" style:parent-style-name="Standard" style:family="paragraph">
      <style:paragraph-properties fo:text-indent="0in" style:auto-text-indent="false" fo:margin-top="0.0984in" fo:margin-right="0in" fo:margin-bottom="0.0984in" fo:margin-left="1.5752in" fo:border-top="none" fo:border-right="none" fo:border-bottom="none" fo:border-left="4.99pt solid #579d1c" fo:padding="0.1965in"/>
    </style:style>
    <style:style style:name="Quotation_20_5" style:display-name="Quotation 5" style:parent-style-name="Standard" style:family="paragraph">
      <style:paragraph-properties fo:text-indent="0in" style:auto-text-indent="false" fo:margin-top="0.0984in" fo:margin-right="0in" fo:margin-bottom="0.0984in" fo:margin-left="1.9689in" fo:border-top="none" fo:border-right="none" fo:border-bottom="none" fo:border-left="4.99pt solid #ff9966" fo:padding="0.1965in"/>
    </style:style>
    <style:style style:name="Contents_20_Heading" style:display-name="Contents Heading" style:parent-style-name="Heading" style:class="index" style:family="paragraph">
      <style:paragraph-properties fo:text-indent="0in" style:auto-text-indent="false" fo:margin-right="0in" fo:margin-left="0in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1965in" fo:text-indent="-0.1965in" fo:margin-left="0.1965in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3937in" fo:text-indent="-0.1965in" fo:margin-left="0.3937in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5902in" fo:text-indent="-0.1965in" fo:margin-left="0.5902in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0.7874in" fo:text-indent="-0.1965in" fo:margin-left="0.7874in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0.9839in" fo:text-indent="-0.1965in" fo:margin-left="0.9839in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1811in" fo:text-indent="-0.1965in" fo:margin-left="1.1811in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378in" fo:text-indent="-0.1965in" fo:margin-left="1.378in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5752in" fo:text-indent="-0.1965in" fo:margin-left="1.5752in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7717in" fo:text-indent="-0.1965in" fo:margin-left="1.7717in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9689in" fo:text-indent="-0.1965in" fo:margin-left="1.9689in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1575in" fo:text-indent="-0.1575in" fo:margin-left="0.1575in"/>
        </style:list-level-properties>
        <style:text-properties style:font-name="OpenSymbol"/>
      </text:list-level-style-bullet>
      <text:list-level-style-bullet text:level="2" text:style-name="Numbering_20_Symbols" text:bullet-char="∘">
        <style:list-level-properties text:list-level-position-and-space-mode="label-alignment">
          <style:list-level-label-alignment text:label-followed-by="listtab" text:list-tab-stop-position="0.3154in" fo:text-indent="-0.1575in" fo:margin-left="0.3154in"/>
        </style:list-level-properties>
        <style:text-properties style:font-name="StarSymbol1"/>
      </text:list-level-style-bullet>
      <text:list-level-style-bullet text:level="3" text:style-name="Numbering_20_Symbols" text:bullet-char="▪">
        <style:list-level-properties text:list-level-position-and-space-mode="label-alignment">
          <style:list-level-label-alignment text:label-followed-by="listtab" text:list-tab-stop-position="0.472in" fo:text-indent="-0.1575in" fo:margin-left="0.472in"/>
        </style:list-level-properties>
        <style:text-properties style:font-name="OpenSymbol"/>
      </text:list-level-style-bullet>
      <text:list-level-style-bullet text:level="4" text:style-name="Numbering_20_Symbols" text:bullet-char="●">
        <style:list-level-properties text:list-level-position-and-space-mode="label-alignment">
          <style:list-level-label-alignment text:label-followed-by="listtab" text:list-tab-stop-position="0.6299in" fo:text-indent="-0.1575in" fo:margin-left="0.6299in"/>
        </style:list-level-properties>
        <style:text-properties style:font-name="OpenSymbol"/>
      </text:list-level-style-bullet>
      <text:list-level-style-bullet text:level="5" text:style-name="Numbering_20_Symbols" text:bullet-char="✔">
        <style:list-level-properties text:list-level-position-and-space-mode="label-alignment">
          <style:list-level-label-alignment text:label-followed-by="listtab" text:list-tab-stop-position="0.7874in" fo:text-indent="-0.1575in" fo:margin-left="0.7874in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0.9453in" fo:text-indent="-0.1575in" fo:margin-left="0.9453in"/>
        </style:list-level-properties>
        <style:text-properties style:font-name="OpenSymbol"/>
      </text:list-level-style-bullet>
      <text:list-level-style-bullet text:level="7" text:style-name="Numbering_20_Symbols" text:bullet-char="➔">
        <style:list-level-properties text:list-level-position-and-space-mode="label-alignment">
          <style:list-level-label-alignment text:label-followed-by="listtab" text:list-tab-stop-position="1.102in" fo:text-indent="-0.1575in" fo:margin-left="1.102in"/>
        </style:list-level-properties>
        <style:text-properties style:font-name="OpenSymbol"/>
      </text:list-level-style-bullet>
      <text:list-level-style-bullet text:level="8" text:style-name="Numbering_20_Symbols" text:bullet-char="➢">
        <style:list-level-properties text:list-level-position-and-space-mode="label-alignment">
          <style:list-level-label-alignment text:label-followed-by="listtab" text:list-tab-stop-position="1.2598in" fo:text-indent="-0.1575in" fo:margin-left="1.2598in"/>
        </style:list-level-properties>
        <style:text-properties style:font-name="OpenSymbol"/>
      </text:list-level-style-bullet>
      <text:list-level-style-bullet text:level="9" text:style-name="Numbering_20_Symbols" text:bullet-char=" ">
        <style:list-level-properties text:list-level-position-and-space-mode="label-alignment">
          <style:list-level-label-alignment text:label-followed-by="listtab" text:list-tab-stop-position="1.4173in" fo:text-indent="-0.1575in" fo:margin-left="1.4173in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1.5752in" fo:text-indent="-0.1575in" fo:margin-left="1.5752in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1965in" fo:margin-bottom="0in"/>
      <style:text-properties fo:font-size="10pt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in" fo:margin-bottom="0.1965in"/>
      <style:text-properties fo:font-size="10pt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Table_20_Contents" style:family="paragraph">
      <style:paragraph-properties fo:text-align="center" style:justify-single-word="false"/>
    </style:style>
    <style:style style:name="T1" style:family="text">
      <style:text-properties style:text-underline-style="solid" style:text-underline-width="auto" style:text-underline-color="font-color"/>
    </style:style>
    <style:page-layout style:name="Mpm1">
      <style:page-layout-properties fo:page-width="21cm" fo:page-height="29.7cm" style:num-format="1" style:print-orientation="portrait" fo:margin-left="1cm" fo:margin-right="1cm" fo:margin-top="1cm" fo:margin-bottom="1cm" style:footnote-max-height="0in" style:writing-mode="lr-tb">
        <style:footnote-sep style:width="0.0071in" style:rel-width="25%" style:color="#000000" style:line-style="none" style:adjustment="left" style:distance-before-sep="0.0398in" style:distance-after-sep="0.0398in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3::23:23</meta:creation-date>
    <dc:creator>Generated</dc:creator>
    <dc:date>2026-08-15T13::23:23</dc:date>
    <dc:language>en-US</dc:language>
    <meta:editing-cycles>1</meta:editing-cycles>
    <meta:editing-duration>PT0S</meta:editing-duration>
    <dc:title>collectif:compte-rendu:2013-11-05</dc:title>
  </office:meta>
</office:document-meta>
</file>