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png" manifest:full-path="Pictures/a3c909a3112156cfe1a1d779ded7d7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aide:wiki"/><text:bookmark-start text:name="__RefHeading___aide_sur_le_wiki_1"/><text:bookmark-start text:name="aide_sur_le_wiki"/>Aide sur le wiki<text:bookmark-end text:name="__RefHeading___aide_sur_le_wiki_1"/><text:bookmark-end text:name="aide_sur_le_wiki"/></text:h>
      <text:h text:style-name="Heading_20_2" text:outline-level="2"><text:bookmark-start text:name="__RefHeading___c_est_quoi_un_wiki_2"/><text:bookmark-start text:name="c_est_quoi_un_wiki"/>C'est quoi un wiki ?<text:bookmark-end text:name="__RefHeading___c_est_quoi_un_wiki_2"/><text:bookmark-end text:name="c_est_quoi_un_wiki"/></text:h>
      <table:table table:style-name="Table_Quotation1">
        <table:table-column/>
        <table:table-row>
          <table:table-cell office:value-type="string" table:style-name="Cell_Quotation1">
            <text:p text:style-name="tablealignleft"> Un wiki est un logiciel de la famille des systèmes de gestion de contenu de site web rendant les pages web modifiables par tous les visiteurs y étant autorisés. Il facilite l'écriture collaborative de documents avec un minimum de contraintes.</text:p>
          </table:table-cell>
        </table:table-row>
      </table:table>
      <text:p text:style-name="Text_20_body">Plus d'informations sur <text:a xlink:type="simple" xlink:href="http://fr.wikipedia.org/wiki/Wiki" text:style-name="Internet_20_link" text:visited-style-name="Visited_20_Internet_20_Link">http://fr.wikipedia.org/wiki/Wiki</text:a>.</text:p>
      <text:h text:style-name="Heading_20_2" text:outline-level="2"><text:bookmark-start text:name="__RefHeading___comment_editer_une_page_3"/><text:bookmark-start text:name="comment_editer_une_page"/>Comment éditer une page ?<text:bookmark-end text:name="__RefHeading___comment_editer_une_page_3"/><text:bookmark-end text:name="comment_editer_une_page"/></text:h>
      <text:p text:style-name="Text_20_body">Rien de plus simple, il suffit de cliquer sur le bouton <text:span text:style-name="Strong_20_Emphasis">“Éditer”</text:span> en haut à droite de la page.</text:p>
      <text:p text:style-name="Text_20_body">Si vous n'avez pas ce lien, il faut vous identifier (rendez-vous dans la section <text:a xlink:type="simple" xlink:href="#__RefHeading___comment_s_identifier_5" text:style-name="Local_20_link" text:visited-style-name="Visited_20_Local_20_Link">Comment s'identifier ?</text:a>).</text:p>
      <text:p text:style-name="Text_20_body">Si vous voulez créer une nouvelle page, rendez-vous dans la section <text:a xlink:type="simple" xlink:href="#__RefHeading___comment_creer_une_nouvelle_page_4" text:style-name="Local_20_link" text:visited-style-name="Visited_20_Local_20_Link">Comment créer une nouvelle page ?</text:a>.</text:p>
      <text:p text:style-name="Text_20_body">Ensuite, vous aurez une interface pour l'édition :
<draw:frame draw:style-name="mediacenter" draw:name=" Barre de menus d'édition Legend" text:anchor-type="paragraph" draw:z-index="0" svg:width="20.928541666667cm" style:rel-width="100%"><draw:text-box><text:p text:style-name="legendcenter"><draw:frame draw:style-name="mediacenter" draw:name=" Barre de menus d'édition" text:anchor-type="paragraph" draw:z-index="0" svg:width="20.928541666667cm" style:rel-width="100%" svg:height="2.9897916666667cm" style:rel-height="scale"><draw:image xlink:href="Pictures/a3c909a3112156cfe1a1d779ded7d757.png" xlink:type="simple" xlink:show="embed" xlink:actuate="onLoad"/></draw:frame> Barre de menus d'édition</text:p></draw:text-box></draw:frame></text:p>
      <text:list text:style-name="List_20_1" text:continue-numbering="false">
        <text:list-item>
          <text:p text:style-name="List_20_1_Content_First"> une barre de boutons qui vous aideront à faire de la mise en page (si vous ne comprenez pas les symboles, je vous conseille de laisser la souris sans bouger dessus et une infobulle apparaîtra pour vous dire ce qu'il permet de faire),</text:p>
        </text:list-item>
        <text:list-item>
          <text:p text:style-name="List_20_1_Content_Last"> la zone d'édition où vous pouvez taper votre texte.</text:p>
        </text:list-item>
      </text:list>
      <text:p text:style-name="Text_20_body">Utilisez le bouton <text:span text:style-name="Strong_20_Emphasis">Aperçu</text:span> afin de savoir à quoi ressemblera votre page avant de la publier !</text:p>
      <text:p text:style-name="Text_20_body">Pour s'entraîner, utilisez <text:a xlink:type="simple" xlink:href="http://wiki.roc14.org/playground/playground" text:style-name="Internet_20_link" text:visited-style-name="Visited_20_Internet_20_Link">le bac à sable</text:a> : les modifications sont enregistrées mais n'apparaissent pas sur la page d'accueil !</text:p>
      <text:p text:style-name="Text_20_body">Si vous avez besoin d'aide pour faire de la mise en page, je vous invite à consulter le guide de la mise en page :</text:p>
      <text:list text:style-name="List_20_1" text:continue-numbering="false">
        <text:list-item>
          <text:p text:style-name="List_20_1_Content_First"> <text:a xlink:type="simple" xlink:href="http://wiki.roc14.org/wiki/fr/wiki/syntax" text:style-name="Internet_20_link" text:visited-style-name="Visited_20_Internet_20_Link">en français</text:a>,</text:p>
        </text:list-item>
        <text:list-item>
          <text:p text:style-name="List_20_1_Content_Last"> <text:a xlink:type="simple" xlink:href="http://wiki.roc14.org/wiki/syntax" text:style-name="Internet_20_link" text:visited-style-name="Visited_20_Internet_20_Link">en anglais</text:a>.</text:p>
        </text:list-item>
      </text:list>
      <text:p text:style-name="Text_20_body">Voici quelques conseils pour éviter les problèmes d'éditions :</text:p>
      <text:list text:style-name="List_20_1" text:continue-numbering="false">
        <text:list-item>
          <text:p text:style-name="List_20_1_Content_First"> utilisez le bouton “Aperçu” avant d'enregistrer la page (ça évite d'enregistrer pleins de versions),</text:p>
        </text:list-item>
        <text:list-item>
          <text:p text:style-name="List_20_1_Content"> ne mettez jamais de lien vers une page du wiki qui commence par <text:span text:style-name="Emphasis">wiki.roc14.org</text:span>. Par exemple, si vous voulez faire une lien vers le <text:span text:style-name="Emphasis">collectif</text:span>, il suffit de mettre [[collectif]],</text:p>
        </text:list-item>
        <text:list-item>
          <text:p text:style-name="List_20_1_Content"> les adresses emails doivent être encadrées dans des [[email@email.com]] afin de les encoder pour éviter le spam,</text:p>
        </text:list-item>
        <text:list-item>
          <text:p text:style-name="List_20_1_Content_Last"> essayez de mettre un “Résumé” de votre modification (ça permet d'avoir un meilleur historique de la page).</text:p>
        </text:list-item>
      </text:list>
      <text:p text:style-name="Text_20_body">Si vous n'arrivez pas à faire quelque chose, que vous avez regardé dans le guide de syntax, vous pouvez contacter <text:a xlink:type="simple" xlink:href="mailto:djerem+roc14@djerem.net" text:style-name="Internet_20_link" text:visited-style-name="Visited_20_Internet_20_Link">Jérémy</text:a>.</text:p>
      <text:h text:style-name="Heading_20_2" text:outline-level="2"><text:bookmark-start text:name="__RefHeading___comment_creer_une_nouvelle_page_4"/><text:bookmark-start text:name="comment_creer_une_nouvelle_page"/>Comment créer une nouvelle page ?<text:bookmark-end text:name="__RefHeading___comment_creer_une_nouvelle_page_4"/><text:bookmark-end text:name="comment_creer_une_nouvelle_page"/></text:h>
      <text:p text:style-name="Text_20_body">Pour créer une page, il suffit d'aller sur une page qui n'existe pas et d'être identifié (voir section <text:a xlink:type="simple" xlink:href="#__RefHeading___comment_s_identifier_5" text:style-name="Local_20_link" text:visited-style-name="Visited_20_Local_20_Link">Comment s'identifier ?</text:a>).</text:p>
      <text:p text:style-name="Text_20_body">Pour cela, rien de plus simple :</text:p>
      <text:list text:style-name="List_20_1" text:continue-numbering="false">
        <text:list-item>
          <text:p text:style-name="List_20_1_Content_First"> soit vous modifiez une page qui existe déjà et vous y rajoutez un lien vers une page qui n'existe pas. Vous pourrez ensuite cliquer sur le lien de la page qui n'existe pas encore,</text:p>
        </text:list-item>
        <text:list-item>
          <text:p text:style-name="List_20_1_Content_Last"> vous tapez l'adresse d'une page qui n'existe pas encore. Par exemple, si je veux faire une page qui s'appelle <text:span text:style-name="Emphasis">croisé</text:span> dans le dossier <text:span text:style-name="Emphasis">technique</text:span>, il suffit que je tape l'adresse suivante :</text:p>
        </text:list-item>
      </text:list>
      <text:p text:style-name="Preformatted_20_Text">http://wiki.roc14.org/technique/croisé</text:p>
      <text:p text:style-name="Text_20_body">Essayez de placer votre page dans un dossier. Pour mieux comprendre la structure du wiki, rendez-vous à la question <text:a xlink:type="simple" xlink:href="#__RefHeading___comment_est_organise_le_wiki_6" text:style-name="Local_20_link" text:visited-style-name="Visited_20_Local_20_Link">Comment est organisé le wiki ?</text:a>.</text:p>
      <text:h text:style-name="Heading_20_2" text:outline-level="2"><text:bookmark-start text:name="__RefHeading___comment_s_identifier_5"/><text:bookmark-start text:name="comment_s_identifier"/>Comment s'identifier ?<text:bookmark-end text:name="__RefHeading___comment_s_identifier_5"/><text:bookmark-end text:name="comment_s_identifier"/></text:h>
      <text:p text:style-name="Text_20_body">Il suffit d'appuyer sur le bouton <text:a xlink:type="simple" xlink:href="http://wiki.roc14.org/aide/do_login" text:style-name="Internet_20_link" text:visited-style-name="Visited_20_Internet_20_Link">"S'identifier"</text:a> situé en haut à droite de toutes les pages.</text:p>
      <text:p text:style-name="Text_20_body">Votre identifiant vous a été envoyé par email.</text:p>
      <text:p text:style-name="Text_20_body">Si vous n'avez pas encore d'identifiant, je vous invite à contacter <text:a xlink:type="simple" xlink:href="mailto:djerem+roc14@djerem.net" text:style-name="Internet_20_link" text:visited-style-name="Visited_20_Internet_20_Link">Jérémy</text:a>.</text:p>
      <text:p text:style-name="Text_20_body">Vous pouvez modifier votre mot de passe, rendez vous sur “<text:a xlink:type="simple" xlink:href="http://wiki.roc14.org/aide/do_profile" text:style-name="Internet_20_link" text:visited-style-name="Visited_20_Internet_20_Link">Mettre à jour mon profil"</text:a> (<text:span text:style-name="Emphasis">en haut à droite</text:span>).</text:p>
      <text:h text:style-name="Heading_20_2" text:outline-level="2"><text:bookmark-start text:name="__RefHeading___comment_est_organise_le_wiki_6"/><text:bookmark-start text:name="comment_est_organise_le_wiki"/>Comment est organisé le wiki ?<text:bookmark-end text:name="__RefHeading___comment_est_organise_le_wiki_6"/><text:bookmark-end text:name="comment_est_organise_le_wiki"/></text:h>
      <text:p text:style-name="Text_20_body">Le wiki est organisé avec des dossiers, sous dossiers, etc (en terme dokuwiki, ce sont des “namespaces”).</text:p>
      <text:p text:style-name="Text_20_body">Vous pouvez en rajouter autant que vous voulez, mais ce n'est pas conseillé, car après il devient difficile de s'y retrouver.</text:p>
      <text:p text:style-name="Text_20_body">Si vous voulez voir la structure du wiki, je vous invite à cliquer sur le bouton <text:a xlink:type="simple" xlink:href="http://wiki.roc14.org/aide/do_index" text:style-name="Internet_20_link" text:visited-style-name="Visited_20_Internet_20_Link">"index"</text:a> situé en bas à droite. A défaut, en voici un aperçu :</text:p>
      <text:h text:style-name="Heading_20_2" text:outline-level="2"><text:bookmark-start text:name="__RefHeading___je_ne_trouve_pas_la_reponse_a_ma_question_au_secours_7"/><text:bookmark-start text:name="je_ne_trouve_pas_la_reponse_a_ma_question_au_secours"/>Je ne trouve pas la réponse à ma question ! Au secours !<text:bookmark-end text:name="__RefHeading___je_ne_trouve_pas_la_reponse_a_ma_question_au_secours_7"/><text:bookmark-end text:name="je_ne_trouve_pas_la_reponse_a_ma_question_au_secours"/></text:h>
      <text:p text:style-name="Text_20_body">Si vous n'avez pas réussi à trouver la réponse à votre question ou tout simplement vous n'arrivez pas à faire quelque chose, vous pouvez toujours demander de l'aide en envoyant un email au <text:a xlink:type="simple" xlink:href="mailto:contact.web@roc14.org" text:style-name="Internet_20_link" text:visited-style-name="Visited_20_Internet_20_Link">pôle web</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5::03:58</meta:creation-date>
    <dc:creator>Generated</dc:creator>
    <dc:date>2026-08-19T15::03:58</dc:date>
    <dc:language>en-US</dc:language>
    <meta:editing-cycles>1</meta:editing-cycles>
    <meta:editing-duration>PT0S</meta:editing-duration>
    <dc:title>aide:wiki</dc:title>
  </office:meta>
</office:document-meta>
</file>